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39259d424c77040388b9f9f89d67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ki_del_grupo_solicom_1"/><text:bookmark-start text:name="wiki_del_grupo_solicom"/>Wiki del grupo SoLiCom<text:bookmark-end text:name="__RefHeading___wiki_del_grupo_solicom_1"/><text:bookmark-end text:name="wiki_del_grupo_solicom"/></text:h>
      <text:p text:style-name="Text_20_body"><draw:frame draw:style-name="mediacenter" draw:name="0" text:anchor-type="paragraph" draw:z-index="0" svg:width="10.583333333333cm" svg:height="4.9741666666667cm"><draw:image xlink:href="Pictures/7d39259d424c77040388b9f9f89d679c.png" xlink:type="simple" xlink:show="embed" xlink:actuate="onLoad"/></draw:frame></text:p>
      <text:h text:style-name="Heading_20_1" text:outline-level="1"><text:bookmark-start text:name="__RefHeading___apartado_publico_2"/><text:bookmark-start text:name="apartado_publico"/>Apartado público<text:bookmark-end text:name="__RefHeading___apartado_publico_2"/><text:bookmark-end text:name="apartado_publico"/></text:h>
      <text:list text:style-name="List_20_1" text:continue-numbering="false">
        <text:list-item>
          <text:p text:style-name="LastListParagraph_List_20_1_Content_First"> <text:a xlink:type="simple" xlink:href="https://roure.act.uji.es/wiki/doku.php?id=public:start" text:style-name="Internet_20_link" text:visited-style-name="Visited_20_Internet_20_Link">Wiki público</text:a> Se puede encontrar información de trabajos, proyectos, … del grupo y colaboradores</text:p>
        </text:list-item>
      </text:list>
      <text:h text:style-name="Heading_20_1" text:outline-level="1"><text:bookmark-start text:name="__RefHeading___apartado_privado_3"/><text:bookmark-start text:name="apartado_privado"/>Apartado privado<text:bookmark-end text:name="__RefHeading___apartado_privado_3"/><text:bookmark-end text:name="apartado_privado"/></text:h>
      <text:list text:style-name="List_20_1" text:continue-numbering="false">
        <text:list-item>
          <text:p text:style-name="LastListParagraph_List_20_1_Content_First"> <text:a xlink:type="simple" xlink:href="https://roure.act.uji.es/wiki/doku.php?id=solicom" text:style-name="Internet_20_link" text:visited-style-name="Visited_20_Internet_20_Link">Apartado privado</text:a> del wiki (precisa autorización).</text:p>
        </text:list-item>
      </text:list>
      <text:p text:style-name="Text_20_body"><text:line-break/>Tracedump: </text:p>
      <text:p text:style-name="Preformatted_20_Text">newBaseSize: 12pt<text:line-break/>newBaseSizeInPt: 1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6::25:08</meta:creation-date>
    <dc:creator>Generated</dc:creator>
    <dc:date>2026-08-29T16::25:08</dc:date>
    <dc:language>en-US</dc:language>
    <meta:editing-cycles>1</meta:editing-cycles>
    <meta:editing-duration>PT0S</meta:editing-duration>
    <dc:title>start</dc:title>
  </office:meta>
</office:document-meta>
</file>