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1ec8ddc4788ebdbe537c6bb760ea93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vj1231:arbolesdedecision:start"/><text:bookmark-start text:name="__RefHeading___arboles_de_decision_1"/><text:bookmark-start text:name="arboles_de_decision"/>Árboles de decisión<text:bookmark-end text:name="__RefHeading___arboles_de_decision_1"/><text:bookmark-end text:name="arboles_de_decision"/></text:h>
      <text:p text:style-name="Text_20_body">Un árbol de decisión es una estructura que representa de forma jerárquica todas las posibles decisiones que puede tomar un agente (por ejemplo, un personaje controlado por IA) y las consecuencias de cada una. Cada nodo del árbol corresponde a una condición o pregunta; sus ramas son las respuestas posibles y los nodos hoja indican la acción que se ejecutará.</text:p>
      <text:p text:style-name="Text_20_body">Ejemplo: </text:p>
      <text:p text:style-name="Preformatted_20_Text">¿Ve al jugador?<text:line-break/>├─ Sí → ¿Está cerca?<text:line-break/>│<text:s text:c="4"/>├─ Sí → Huir<text:line-break/>│<text:s text:c="4"/>└─ No → Seguir<text:line-break/>└─ No → Patrullar</text:p>
      <text:h text:style-name="Heading_20_1" text:outline-level="1"><text:bookmark-start text:name="__RefHeading___como_se_modela_2"/><text:bookmark-start text:name="como_se_modela"/>¿Cómo se modela?<text:bookmark-end text:name="__RefHeading___como_se_modela_2"/><text:bookmark-end text:name="como_se_modela"/></text:h>
      <text:p text:style-name="Text_20_body">En lugar de usar if-then-else directamente, en el programa modelamos el árbol como un conjunto de objetos que representan nodos y hojas. Esto permite:</text:p>
      <text:list text:style-name="List_20_1" text:continue-numbering="false">
        <text:list-item>
          <text:p text:style-name="List_20_1_Content_First"> Modificar el árbol sin tocar el código, incluso usando herramientas gráficas sin necesidad de saber programar.</text:p>
        </text:list-item>
        <text:list-item>
          <text:p text:style-name="List_20_1_Content"> Reutilizar la lógica para diferentes NPCs.</text:p>
        </text:list-item>
        <text:list-item>
          <text:p text:style-name="List_20_1_Content_Last"> Visualizar y exportar el árbol como imagen o código.</text:p>
        </text:list-item>
      </text:list>
      <text:h text:style-name="Heading_20_1" text:outline-level="1"><text:bookmark-start text:name="__RefHeading___componentes_del_arbol_3"/><text:bookmark-start text:name="componentes_del_arbol"/>Componentes del árbol<text:bookmark-end text:name="__RefHeading___componentes_del_arbol_3"/><text:bookmark-end text:name="componentes_del_arbol"/></text:h>
      <text:h text:style-name="Heading_20_2" text:outline-level="2"><text:bookmark-start text:name="__RefHeading___clase_nododecision_4"/><text:bookmark-start text:name="clase_nododecision"/>Clase NodoDecision<text:bookmark-end text:name="__RefHeading___clase_nododecision_4"/><text:bookmark-end text:name="clase_nododecision"/></text:h>
      <text:p text:style-name="Text_20_body">Evalúa una <text:span text:style-name="Strong_20_Emphasis">condición</text:span> y decide si ir por la rama Sí o No.</text:p>
      <text:p text:style-name="Text_20_body">Está formada por:</text:p>
      <text:list text:style-name="List_20_1" text:continue-numbering="false">
        <text:list-item>
          <text:p text:style-name="List_20_1_Content_First"> <text:span text:style-name="Source_20_Text">condicion</text:span>: una <text:span text:style-name="Strong_20_Emphasis">función</text:span> que devuelve True o False.</text:p>
        </text:list-item>
        <text:list-item>
          <text:p text:style-name="List_20_1_Content"> <text:span text:style-name="Source_20_Text">true_case</text:span>: a dónde ir si la condición es True.</text:p>
        </text:list-item>
        <text:list-item>
          <text:p text:style-name="List_20_1_Content_Last"> <text:span text:style-name="Source_20_Text">false_case</text:span>: a dónde ir si es False.</text:p>
        </text:list-item>
      </text:list>
      <text:p text:style-name="Text_20_body"><text:line-break/></text:p>
      <text:h text:style-name="Heading_20_2" text:outline-level="2"><text:bookmark-start text:name="__RefHeading___clase_hoja_5"/><text:bookmark-start text:name="clase_hoja"/>Clase Hoja<text:bookmark-end text:name="__RefHeading___clase_hoja_5"/><text:bookmark-end text:name="clase_hoja"/></text:h>
      <text:p text:style-name="Text_20_body">Representa una acción final que se ejecuta.</text:p>
      <text:p text:style-name="Text_20_body">Está formada por:</text:p>
      <text:list text:style-name="List_20_1" text:continue-numbering="false">
        <text:list-item>
          <text:p text:style-name="LastListParagraph_List_20_1_Content_First"> <text:span text:style-name="Source_20_Text">accion</text:span>: una <text:span text:style-name="Strong_20_Emphasis">función</text:span> que modifica el comportamiento del NPC.</text:p>
        </text:list-item>
      </text:list>
      <text:p text:style-name="Text_20_body"><text:line-break/>¿Cómo se construye un árbol? </text:p>
      <text:p text:style-name="Text_20_body">Imaginemos que queremos que un NPC haga esto:</text:p>
      <text:p text:style-name="Preformatted_20_Text">¿Ve al jugador?<text:line-break/>├─ Sí → Seguir al jugador<text:line-break/>└─ No → Patrullar borde</text:p>
      <text:p text:style-name="Text_20_body">Se construye así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# Creamos las acciones<text:line-break/>accion_seguir = Hoja(seguir_jugador)<text:s text:c="2"/># seguir_jugador es una función python que mueve el NPC hacia el jugador<text:line-break/>accion_pasear = Hoja(patrullar_borde) # patrullar_borde es una función python que mueve el NPC por los bordes del escenario<text:line-break/> <text:line-break/># Creamos el nodo raíz<text:line-break/>nodo_raiz = NodoDecision(ve_al_jugador)<text:line-break/>nodo_raiz.true_case = accion_seguir<text:line-break/>nodo_raiz.false_case = accion_pasear</text:p>
          </table:table-cell>
        </table:table-row>
      </table:table>
      <text:h text:style-name="Heading_20_1" text:outline-level="1"><text:bookmark-start text:name="__RefHeading___ejemplo_6"/><text:bookmark-start text:name="ejemplo"/>Ejemplo<text:bookmark-end text:name="__RefHeading___ejemplo_6"/><text:bookmark-end text:name="ejemplo"/></text:h>
      <text:p text:style-name="Text_20_body"><draw:frame draw:style-name="media" draw:name="0" text:anchor-type="as-char" draw:z-index="0" svg:width="31.75cm" style:rel-width="100%" svg:height="12.582998324958cm" style:rel-height="scale"><draw:image xlink:href="Pictures/b1ec8ddc4788ebdbe537c6bb760ea93e.png" xlink:type="simple" xlink:show="embed" xlink:actuate="onLoad"/></draw:frame></text:p>
      <text:p text:style-name="Text_20_body">En esta imagen se muestra el comportamiento de tres NPCs distintos modelados usando árboles de decisión.</text:p>
      <text:p text:style-name="Text_20_body">Puedes ver y ejecutar el ejemplo en este <text:a xlink:type="simple" xlink:href="https://roure.act.uji.es/wiki/lib/exe/fetch.php?media=public:vj1231:arbolesdedecision:decisiontreeexample.tgz" text:style-name="Internet_20_link" text:visited-style-name="Visited_20_Internet_20_Link"> script de python</text:a></text:p>
      <text:p text:style-name="Text_20_body"><text:line-break/>Tracedump: </text:p>
      <text:p text:style-name="Preformatted_20_Text">newBaseSize: 12pt<text:line-break/>newBaseSizeInPt: 1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02::37:44</meta:creation-date>
    <dc:creator>Generated</dc:creator>
    <dc:date>2026-09-09T02::37:44</dc:date>
    <dc:language>en-US</dc:language>
    <meta:editing-cycles>1</meta:editing-cycles>
    <meta:editing-duration>PT0S</meta:editing-duration>
    <dc:title>public:vj1231:arbolesdedecision:start</dc:title>
  </office:meta>
</office:document-meta>
</file>